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P2" style:parent-style-name="內文" style:family="paragraph">
      <style:paragraph-properties fo:text-align="center"/>
      <style:text-properties style:font-name="華康中楷體" style:font-name-asian="華康中楷體"/>
    </style:style>
    <style:style style:name="P3" style:parent-style-name="內文" style:family="paragraph">
      <style:text-properties style:font-name="華康中楷體" style:font-name-asian="華康中楷體"/>
    </style:style>
  </office:automatic-styles>
  <office:body>
    <office:text text:use-soft-page-breaks="true">
      <text:p text:style-name="P1">資訊安全研究所「資訊安全實作」計畫綱要</text:p>
      <text:p text:style-name="P2">Project Outline of Information Security Implementation</text:p>
      <text:p text:style-name="P3"/>
      <text:p text:style-name="內文">學生姓名<text:s/>Student Name：____________________ <text:s text:c="3"/></text:p>
      <text:p text:style-name="內文">學號Student Number：______________________<text:s/></text:p>
      <text:p text:style-name="內文">指導教授Advisor：____________________<text:s/></text:p>
      <text:p text:style-name="內文">實作專題題目Project topic：_____________________________________<text:s/></text:p>
      <text:p text:style-name="內文">大綱（不限格式，至少一頁）Project Outline (at least 1 page)：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指導老師簽名Advisor’s Sign：__________________<text:s/></text:p>
      <text:p text:style-name="內文">日<text:s text:c="8"/>期Date：__________________<text:s/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12-10T01:19:00Z</meta:creation-date>
    <dc:date>2022-06-07T06:19:00Z</dc:date>
    <meta:template xlink:href="Normal" xlink:type="simple"/>
    <meta:editing-cycles>4</meta:editing-cycles>
    <meta:editing-duration>PT420S</meta:editing-duration>
    <meta:document-statistic meta:page-count="1" meta:paragraph-count="1" meta:word-count="60" meta:character-count="401" meta:row-count="2" meta:non-whitespace-character-count="342"/>
  </office:meta>
</office:document-meta>
</file>